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DINCond-Light" svg:font-family="DINCond-Light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text-properties officeooo:paragraph-rsid="000a309a"/>
    </style:style>
    <style:style style:name="P2" style:family="paragraph" style:parent-style-name="Standard">
      <style:paragraph-properties fo:text-align="justify" style:justify-single-word="false"/>
      <style:text-properties style:font-name="Liberation Serif" officeooo:paragraph-rsid="000a309a"/>
    </style:style>
    <style:style style:name="P3" style:family="paragraph" style:parent-style-name="Standard">
      <style:paragraph-properties fo:text-align="justify" style:justify-single-word="false"/>
      <style:text-properties style:font-name="Liberation Serif" fo:font-size="12pt" officeooo:paragraph-rsid="000a309a" style:font-size-asian="12pt"/>
    </style:style>
    <style:style style:name="P4" style:family="paragraph" style:parent-style-name="Standard">
      <style:paragraph-properties fo:text-align="justify" style:justify-single-word="false"/>
      <style:text-properties style:font-name="Liberation Serif" fo:font-size="12pt" officeooo:paragraph-rsid="0018b81a" fo:background-color="transparent" style:font-size-asian="12pt"/>
    </style:style>
    <style:style style:name="P5" style:family="paragraph" style:parent-style-name="Standard">
      <style:paragraph-properties fo:text-align="start" style:justify-single-word="false"/>
      <style:text-properties style:font-name="DINCond-Light" fo:font-size="12pt" officeooo:paragraph-rsid="000a309a" fo:background-color="transparent" style:font-size-asian="12pt"/>
    </style:style>
    <style:style style:name="P6" style:family="paragraph" style:parent-style-name="Standard">
      <style:paragraph-properties fo:text-align="justify" style:justify-single-word="false"/>
      <style:text-properties style:font-name="Liberation Serif" officeooo:paragraph-rsid="000a309a"/>
    </style:style>
    <style:style style:name="P7" style:family="paragraph" style:parent-style-name="Standard">
      <style:paragraph-properties fo:text-align="justify" style:justify-single-word="false"/>
      <style:text-properties style:font-name="Liberation Serif" officeooo:paragraph-rsid="000c04a9"/>
    </style:style>
    <style:style style:name="T1" style:family="text">
      <style:text-properties fo:font-size="12pt" style:font-size-asian="12pt"/>
    </style:style>
    <style:style style:name="T2" style:family="text">
      <style:text-properties fo:font-size="12pt" officeooo:rsid="003a1992" style:font-size-asian="12pt"/>
    </style:style>
    <style:style style:name="T3" style:family="text">
      <style:text-properties fo:font-size="12pt" officeooo:rsid="000e9b47" style:font-size-asian="12pt"/>
    </style:style>
    <style:style style:name="T4" style:family="text">
      <style:text-properties fo:font-size="12pt" officeooo:rsid="0021055a" style:font-size-asian="12pt"/>
    </style:style>
    <style:style style:name="T5" style:family="text">
      <style:text-properties fo:font-size="12pt" officeooo:rsid="0028ca22" style:font-size-asian="12pt"/>
    </style:style>
    <style:style style:name="T6" style:family="text">
      <style:text-properties officeooo:rsid="003a1992"/>
    </style:style>
    <style:style style:name="T7" style:family="text">
      <style:text-properties officeooo:rsid="003ab17f"/>
    </style:style>
    <style:style style:name="T8" style:family="text">
      <style:text-properties officeooo:rsid="003ca581"/>
    </style:style>
    <style:style style:name="T9" style:family="text">
      <style:text-properties fo:font-style="italic" style:font-style-asian="italic" style:font-style-complex="italic"/>
    </style:style>
    <style:style style:name="T10" style:family="text">
      <style:text-properties officeooo:rsid="000e9b47"/>
    </style:style>
    <style:style style:name="T11" style:family="text">
      <style:text-properties officeooo:rsid="00101dd4"/>
    </style:style>
    <style:style style:name="T12" style:family="text">
      <style:text-properties officeooo:rsid="0017a7bd"/>
    </style:style>
    <style:style style:name="T13" style:family="text">
      <style:text-properties officeooo:rsid="001a026a"/>
    </style:style>
    <style:style style:name="T14" style:family="text">
      <style:text-properties officeooo:rsid="0021055a"/>
    </style:style>
    <style:style style:name="T15" style:family="text">
      <style:text-properties officeooo:rsid="00254ee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<text:span text:style-name="T1"/></text:p>
      <text:p text:style-name="P2"><text:span text:style-name="T1">Arte in Negotium III edizione 2026 a cura di Filippo Rolla è una mostra d’arte contemporanea diffusa tra le attività commerciali di Carrara Centro, organizzata e promossa da Le Vie dell’Arte, una nuova Pro loco di Carrara, con il contributo del Comune di Carrara. </text:span></text:p>
      <text:p text:style-name="P2"><text:span text:style-name="T1">L'obiettivo principale di Arte in Negotium è quello di valorizzare il territorio </text:span><text:span text:style-name="T5">di Carrara</text:span><text:span text:style-name="T1"> dal punto di vista commerciale, artistico e turistico con un coinvolgimento sensibile delle persone che vivono e si relazionano quotidianamente con la città.</text:span></text:p>
      <text:p text:style-name="P3"/>
      <text:p text:style-name="P4">Arte in Negotium, iniziativa artistica ideata da Francesco Bajni e Filippo Rolla, <text:span text:style-name="T6">inaugura</text:span> <text:span text:style-name="T6">giovedì 1</text:span>0 <text:span text:style-name="T6">Settembre, in concomitanza con il Festival Convivere. </text:span><text:span text:style-name="T14">Q</text:span><text:span text:style-name="T6">uest’anno </text:span><text:span text:style-name="T14">il </text:span><text:span text:style-name="T6">tema </text:span><text:span text:style-name="T14">del Festival verte sul significato dell’ </text:span><text:span text:style-name="T6">“Abitare”, </text:span><text:span text:style-name="T10">declinato</text:span><text:span text:style-name="T6"> </text:span><text:span text:style-name="T7">nelle sue varie sfaccettature: abitare la città, </text:span><text:span text:style-name="T10">i suoi punti d’incontro, </text:span><text:span text:style-name="T14">le azioni e gli atteggiamenti influenzati da</text:span><text:span text:style-name="T13"> riflessioni che animano il vivere contemporaneo </text:span><text:span text:style-name="T15">tra realtà e realtà simulata</text:span><text:span text:style-name="T13">… Arte in Negotium “abita”, </text:span><text:span text:style-name="T14">invece,</text:span><text:span text:style-name="T7"> i negozi </text:span><text:span text:style-name="T13">del centro </text:span><text:span text:style-name="T14">che divengono luoghi di</text:span><text:span text:style-name="T13"> </text:span><text:span text:style-name="T7">arte </text:span><text:span text:style-name="T14">dove poter confrontarsi con</text:span><text:span text:style-name="T7"> </text:span><text:span text:style-name="T14">un </text:span><text:span text:style-name="T10">autentico</text:span><text:span text:style-name="T7"> dialogo umano che ci contraddistingue dagli algoritmi. </text:span><text:span text:style-name="T10">L’evento s</text:span>i concluderà <text:span text:style-name="T8">sabato</text:span> 1<text:span text:style-name="T8">0 Ottobre.</text:span></text:p>
      <text:p text:style-name="P5"/>
      <text:p text:style-name="P3">Questa mostra d’arte contemporanea diffusa a Carrara Centro è dedicata alla <text:span text:style-name="T12">promozione</text:span> delle attività commerciali che si trasformano, in questa occasione, in mini gallerie d’arte per un’esposizione temporanea dove l’artista allestirà gli spazi disponibili con le sue opere.</text:p>
      <text:p text:style-name="P3"/>
      <text:p text:style-name="P3">Un’attenzione particolare della nuova Pro Loco di Carrara, Le Vie dell’Arte, è dedicata alla cultura della città ed ai suoi dintorni, vissut<text:span text:style-name="T11">i</text:span> come tradizione e arte, come ingrediente di benessere condiviso, che coinvolge tutti gli aspetti del vivere da quello fisico, mentale, sociale e di inclusione per una migliore qualità di vita.</text:p>
      <text:p text:style-name="P3"/>
      <text:p text:style-name="P3">E’ qui che nella mostra diffusa di Carrara Centro, Arte in Negotium, non a caso, la creatività dell’arte, intesa come <text:span text:style-name="T11">espressione del </text:span>singolo mondo interiore d<text:span text:style-name="T11">e</text:span>ll’artista, incontra e dialoga con le attività commerciali. </text:p>
      <text:p text:style-name="P3"/>
      <text:p text:style-name="P3">Si tratta di un viaggio tra linguaggi differenti che prende avvio con il curatore Filippo Rolla, il quale ricorda, con le parole di Lucio Dalla: <text:span text:style-name="T9">importante è avere in mano la situazione, non ti preoccupare di tempo per cambiare ce n’è...importante è non arrivarci in fila, ma tutti quanti in modo diverso, ognuno con i suoi mezzi… </text:span>e Arte in Negotium vuol essere anche questo, il trampolino di un auspicabile cambiamento per la città.</text:p>
      <text:p text:style-name="P1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DINCond-Light" svg:font-family="DINCond-Light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8-02T17:52:39.228000000</meta:creation-date>
    <dc:date>2026-09-04T09:22:43.335000000</dc:date>
    <meta:editing-duration>PT3H3M20S</meta:editing-duration>
    <meta:editing-cycles>16</meta:editing-cycles>
    <meta:generator>LibreOffice/24.2.7.2$Windows_X86_64 LibreOffice_project/ee3885777aa7032db5a9b65deec9457448a91162</meta:generator>
    <meta:document-statistic meta:table-count="0" meta:image-count="0" meta:object-count="0" meta:page-count="1" meta:paragraph-count="7" meta:word-count="373" meta:character-count="2427" meta:non-whitespace-character-count="2059"/>
  </office:meta>
</office:document-meta>
</file>